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file-entry manifest:media-type="image/svg+xml" manifest:full-path="Pictures/logo-rijksoverheid.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1" text:outline-level="1"><text:bookmark-start text:name="moza-weekly-3-september-2026"/>MOZa Weekly 3 september 2026<text:bookmark-end text:name="moza-weekly-3-september-2026"/></text:h>
      <text:h text:style-name="Heading_20_2" text:outline-level="2"><text:bookmark-start text:name="algemeen"/>Algemeen<text:bookmark-end text:name="algemeen"/></text:h>
      <text:list text:style-name="List_20_1">
        <text:list-item>
          <text:p text:style-name="List_20_Bullet_20_Tight"><text:span text:style-name="Strong_20_Emphasis">De Weekly is terug:</text:span> na de zomerstop pakken we de wekelijkse update weer op. Deze editie kijkt terug op augustus.</text:p>
        </text:list-item>
        <text:list-item>
          <text:p text:style-name="List_20_Bullet_20_Tight"><text:span text:style-name="Strong_20_Emphasis">Visualisatie van de online dienstverlening:</text:span> we sloten aan bij een visualisatiesessie over de overheidsbrede online dienstverlening. De visualisatie neemt collega’s mee in de strategie en is bedoeld als toegankelijker alternatief voor een beleidsstuk.</text:p>
        </text:list-item>
        <text:list-item>
          <text:p text:style-name="List_20_Bullet_20_Tight"><text:span text:style-name="Strong_20_Emphasis">Templates voor ons werk:</text:span> we maken voortaan onderscheid tussen analyses en functionele beschrijvingen, en maakten daar templates voor. Ook voor stories ligt er nu een template. We gaan uitproberen wat goed werkt en wat past bij hoe wij ons werk aan het organiseren zijn.</text:p>
        </text:list-item>
        <text:list-item>
          <text:p text:style-name="List_20_Bullet_20_Tight"><text:span text:style-name="Strong_20_Emphasis">Team groeit verder:</text:span> per 1 september kregen we versterking op het werk dat vanuit beleid moet gebeuren. Op 14 september start een business analist. We zoeken nog versterking in de hoek van software- en AI-engineering.</text:p>
        </text:list-item>
      </text:list>
      <text:h text:style-name="Heading_20_2" text:outline-level="2"><text:bookmark-start text:name="gebruikersonderzoek"/>Gebruikersonderzoek<text:bookmark-end text:name="gebruikersonderzoek"/></text:h>
      <text:list text:style-name="List_20_1">
        <text:list-item>
          <text:p text:style-name="List_20_Bullet_20_Tight"><text:span text:style-name="Strong_20_Emphasis">Digitale assistent getest met ondernemers:</text:span> op 25 en 26 augustus onderzochten we of een AI-assistent ondernemers echt helpt bij regeldruk. We gebruikten de energiebesparingsplicht als voorbeeld. Vijf van de zes deelnemers waren enthousiast en vonden de assistent betrouwbaar. Dat laatste ging tegen onze verwachting in. Het onderzoeksrapport volgt.</text:p>
        </text:list-item>
        <text:list-item>
          <text:p text:style-name="List_20_Bullet_20_Tight"><text:span text:style-name="Strong_20_Emphasis">Waar ondernemers hulp bij willen:</text:span> het eerste deel van het onderzoek ging over hoe ondernemers nu aan hun informatie komen. Deelnemers gaven aan dat ze vooraf willen weten welke gegevens ze nodig hebben, of dat ze daarbij geholpen willen worden.</text:p>
        </text:list-item>
        <text:list-item>
          <text:p text:style-name="List_20_Bullet_20_Tight"><text:span text:style-name="Strong_20_Emphasis">Onderzoeken op één plek:</text:span> we spraken met de Kamer van Koophandel en Logius af dat we gebruikersonderzoeken voortaan publiceren op <text:a xlink:type="simple" xlink:href="https://gebruikersonderzoeken.nl/" office:name=""><text:span text:style-name="Definition">gebruikersonderzoeken.nl</text:span></text:a>. Logius begint met de onderzoeken van MOZa.</text:p>
        </text:list-item>
      </text:list>
      <text:h text:style-name="Heading_20_2" text:outline-level="2"><text:bookmark-start text:name="notificatiedienst"/>Notificatiedienst<text:bookmark-end text:name="notificatiedienst"/></text:h>
      <text:list text:style-name="List_20_1">
        <text:list-item>
          <text:p text:style-name="List_20_Bullet_20_Tight"><text:span text:style-name="Strong_20_Emphasis">Sessie op Common Ground:</text:span> op dinsdag 15 september organiseren we tijdens Common Ground een sessie over de <text:a xlink:type="simple" xlink:href="..//onderwerpen/notificatiedienst/index.md" office:name=""><text:span text:style-name="Definition">notificatiedienst</text:span></text:a>. Een manier om de samenwerking met de gemeenten verder op te zoeken. Logius sluit hier ook aan, zodat we de samenwerking en wat hier uit volgt direct goed kunnen borgen.</text:p>
        </text:list-item>
        <text:list-item>
          <text:p text:style-name="List_20_Bullet_20_Tight"><text:span text:style-name="Strong_20_Emphasis">Contactherstel wordt concreter:</text:span> we werkten onze analyse van de contactherstelservice van Logius verder uit en bespraken die met hen. Er ligt nu een beschrijving van de wijzigingen die nodig zijn om die service aan het Notificatie Management Component (NMC) te koppelen.</text:p>
        </text:list-item>
        <text:list-item>
          <text:p text:style-name="List_20_Bullet_20_Tight"><text:span text:style-name="Strong_20_Emphasis">Securityreview verder ingericht:</text:span> we stemden met de Auditdienst Rijk (ADR) en Logius af hoe we de securityreview organiseren. We willen al onze services laten doortesten.</text:p>
        </text:list-item>
        <text:list-item>
          <text:p text:style-name="List_20_Bullet_20_Tight"><text:span text:style-name="Strong_20_Emphasis">Aansluiten op NotifyNL bij Logius:</text:span> ons IP-adres staat nu op de witte lijst van de Logius Private Cloud. De volgende stap is de koppeling zelf.</text:p>
        </text:list-item>
        <text:list-item>
          <text:p text:style-name="List_20_Bullet_20_Tight"><text:span text:style-name="Strong_20_Emphasis">Keuzes vastgelegd:</text:span> we schreven een architectuurbesluit over de vraag of we de notificatieketen inrichten als orkestratie of met events. Ook scherpten we het NMC aan: callback-URL’s worden nu gecontroleerd, zodat ze niet te misbruiken zijn om interne adressen te benaderen.</text:p>
        </text:list-item>
      </text:list>
      <text:h text:style-name="Heading_20_2" text:outline-level="2"><text:bookmark-start text:name="profieldienst"/>Profieldienst<text:bookmark-end text:name="profieldienst"/></text:h>
      <text:list text:style-name="List_20_1">
        <text:list-item>
          <text:p text:style-name="List_20_Bullet_20_Tight"><text:span text:style-name="Strong_20_Emphasis">Verwijderen zonder gegevens te wissen:</text:span> je kunt contactgegevens en voorkeuren nu ‘zacht’ verwijderen. Ze verdwijnen uit beeld, maar blijven bewaard. Verwijder je het laatste gegeven van een partij, dan verdwijnt die partij mee. Hierbij houden we ook rekening met de AVG: gegevens kunnen altijd volledig verwijderd worden.</text:p>
        </text:list-item>
        <text:list-item>
          <text:p text:style-name="List_20_Bullet_20_Tight"><text:span text:style-name="Strong_20_Emphasis">Eerst het contract:</text:span> de API van de <text:a xlink:type="simple" xlink:href="..//onderwerpen/profielservice/index.md" office:name=""><text:span text:style-name="Definition">profieldienst</text:span></text:a> komt nu volledig uit de OpenAPI-specificatie (het contract), zowel de datamodellen als de interfaces. Testen bewaken dat de code niet stilletjes van het contract afwijkt.</text:p>
        </text:list-item>
        <text:list-item>
          <text:p text:style-name="List_20_Bullet_20_Tight"><text:span text:style-name="Strong_20_Emphasis">Pseudoniemen echt onraadbaar:</text:span> in het logboek dataverwerkingen leggen we niet vast om wie een verwerking ging met het identificerende nummer zelf, zoals een BSN of KvK-nummer, maar met een pseudoniem. Dat pseudoniem was met genoeg rekenkracht te herleiden naar het oorspronkelijke nummer. Nu berekenen we het met een geheime sleutel, waardoor dat niet meer kan. Dezelfde persoon of organisatie houdt wel steeds hetzelfde pseudoniem.</text:p>
        </text:list-item>
        <text:list-item>
          <text:p text:style-name="List_20_Bullet_20_Tight"><text:span text:style-name="Strong_20_Emphasis">Op ZAD en in beeld:</text:span> de profieldienst draait nu op het <text:a xlink:type="simple" xlink:href="https://zad.rijksapp.nl/" office:name=""><text:span text:style-name="Definition">ZAD-cluster</text:span></text:a> bij ODC-Noord. We maakten dashboards zodat we zien wat de dienst doet, en trokken de databases voor de ontwikkel-, test- en productieomgeving gelijk.</text:p>
        </text:list-item>
        <text:list-item>
          <text:p text:style-name="List_20_Bullet_20_Tight"><text:span text:style-name="Strong_20_Emphasis">Achterstallig onderhoud weggewerkt:</text:span> we gingen over naar Java 25, werkten veel updates weg en ruimden de repository’s op. Ook controleren we de invoer strenger.</text:p>
        </text:list-item>
        <text:list-item>
          <text:p text:style-name="List_20_Bullet_20_Tight"><text:span text:style-name="Strong_20_Emphasis">Teststrategie in de maak:</text:span> we werken een teststrategie uit op basis van de testpiramide. De opzet voor de unit-tests is klaar, de andere lagen volgen.</text:p>
        </text:list-item>
        <text:list-item>
          <text:p text:style-name="List_20_Bullet_20_Tight"><text:span text:style-name="Strong_20_Emphasis">DPIA en wensen van gemeenten:</text:span> we voorzagen de nieuwe versie van de DPIA (privacytoets) van commentaar. Er zijn nog stappen nodig om die verder te brengen. Openstaande wensen van de gemeente Amsterdam koppelden we aan tickets, zodat ze worden opgepakt.</text:p>
        </text:list-item>
      </text:list>
      <text:h text:style-name="Heading_20_2" text:outline-level="2"><text:bookmark-start text:name="berichten"/>Berichten<text:bookmark-end text:name="berichten"/></text:h>
      <text:list text:style-name="List_20_1">
        <text:list-item>
          <text:p text:style-name="List_20_Bullet_20_Tight"><text:span text:style-name="Strong_20_Emphasis">Werkgroep Berichten start:</text:span> Logius in samenwerking met MOZA richt een werkgroep op rond berichten. Onder ander de Belastingdienst en VNG nemen hier al aan deel. Het eerste overleg met de architecten staat gepland. Doel is toewerken naar een praktische pilot en een routekaart.</text:p>
        </text:list-item>
        <text:list-item>
          <text:p text:style-name="List_20_Bullet_20_Tight"><text:span text:style-name="Strong_20_Emphasis">Proeftuin en stelsel gekoppeld:</text:span> de <text:a xlink:type="simple" xlink:href="..//onderwerpen/proeftuin/index.md" office:name=""><text:span text:style-name="Definition">proeftuin</text:span></text:a> haalt berichten nu op uit de proefopstelling van het <text:a xlink:type="simple" xlink:href="..//onderwerpen/berichten-fbs/index.md" office:name=""><text:span text:style-name="Definition">Federatief Berichtenstelsel</text:span></text:a>. De Berichtenbox toont niet langer vaste voorbeelden, maar gegevens uit het stelsel. Vallen we terug op verzonnen berichten, dan is dat voortaan zichtbaar.</text:p>
        </text:list-item>
        <text:list-item>
          <text:p text:style-name="List_20_Bullet_20_Tight"><text:span text:style-name="Strong_20_Emphasis">Demo-console voor het stelsel:</text:span> we bouwden een console waarmee we scenario’s kunnen laten zien, zoals berichten ophalen.</text:p>
        </text:list-item>
        <text:list-item>
          <text:p text:style-name="List_20_Bullet_20_Tight"><text:span text:style-name="Strong_20_Emphasis">Honderd magazijnen tegelijk:</text:span> ons simulatie-magazijn bootst meerdere berichtenmagazijnen tegelijk na. We hebben nu een profiel met honderd magazijnen, waarvan er twee plat liggen en vier traag zijn. Zo kunnen we laten zien wat er gebeurt als het misgaat.</text:p>
        </text:list-item>
        <text:list-item>
          <text:p text:style-name="List_20_Bullet_20_Tight"><text:span text:style-name="Strong_20_Emphasis">De keten loopt federatief:</text:span> het ophalen van berichten gaat via <text:a xlink:type="simple" xlink:href="https://fsc-standaard.nl/hoe-werkt-fsc/" office:name=""><text:span text:style-name="Definition">Federated Service Connectivity (FSC)</text:span></text:a>, van het opzetten van contracten tussen uitvraag en magazijnen tot het doorsturen van notificaties.</text:p>
        </text:list-item>
      </text:list>
      <text:h text:style-name="Heading_20_2" text:outline-level="2"><text:bookmark-start text:name="machine-uitvoerbare-wetgeving-en-digitale-assistent"/>Machine-uitvoerbare wetgeving en digitale assistent<text:bookmark-end text:name="machine-uitvoerbare-wetgeving-en-digitale-assistent"/></text:h>
      <text:list text:style-name="List_20_1">
        <text:list-item>
          <text:p text:style-name="List_20_Bullet_20_Tight"><text:span text:style-name="Strong_20_Emphasis">Klaar voor het onderzoek:</text:span> we maakten de <text:a xlink:type="simple" xlink:href="..//onderwerpen/digitale-assistent/index.md" office:name=""><text:span text:style-name="Definition">digitale assistent</text:span></text:a> klaar voor het gebruikersonderzoek. De assistent heeft nu één vast karakter, geeft duidelijke foutmeldingen en merkt op wanneer een vraag buiten zijn bereik valt. Ook bewaakt hij dat antwoorden op B1-niveau blijven, en legden we strakker vast wat het taalmodel doet en wat de RegelRecht-engine doet.</text:p>
        </text:list-item>
        <text:list-item>
          <text:p text:style-name="List_20_Bullet_20_Tight"><text:span text:style-name="Strong_20_Emphasis">Zelf uitproberen:</text:span> je kunt de assistent bekijken in de <text:a xlink:type="simple" xlink:href="https://proef.moza.rijksapp.dev/moza/digitale-assistent/" office:name=""><text:span text:style-name="Definition">proeftuin</text:span></text:a>. Let op: zonder eigen “AI sleutel” krijg je vaste antwoorden en geen antwoorden van het taalmodel.</text:p>
        </text:list-item>
        <text:list-item>
          <text:p text:style-name="List_20_Bullet_20_Tight"><text:span text:style-name="Strong_20_Emphasis">Meedenken over de AI-verordening:</text:span> we spraken met een expert op de AI-verordening en met een jurist over de digitale assistent. Dat leverde richting op voor de ontwikkeling en punten om rekening mee te houden.</text:p>
        </text:list-item>
        <text:list-item>
          <text:p text:style-name="List_20_Bullet_20_Tight"><text:span text:style-name="Strong_20_Emphasis">Wetten en schema weer gelijk:</text:span> er zat verschil tussen de wetten die we hadden nagekeken en het nieuwe schema van RegelRecht. Dat hebben we rechtgezet.</text:p>
        </text:list-item>
      </text:list>
      <text:h text:style-name="Heading_20_2" text:outline-level="2"><text:bookmark-start text:name="logboek-dataverwerkingen"/>Logboek dataverwerkingen<text:bookmark-end text:name="logboek-dataverwerkingen"/></text:h>
      <text:list text:style-name="List_20_1">
        <text:list-item>
          <text:p text:style-name="List_20_Bullet_20_Tight"><text:span text:style-name="Strong_20_Emphasis">Package voor iedereen beschikbaar:</text:span> versie 2.0 van ons <text:a xlink:type="simple" xlink:href="https://github.com/MinBZK/moza-logboekdataverwerking" office:name=""><text:span text:style-name="Definition">Logboek Dataverwerkingen-package</text:span></text:a> staat nu op Maven Central. Zo kan iedereen het gebruiken.</text:p>
        </text:list-item>
        <text:list-item>
          <text:p text:style-name="List_20_Bullet_20_Tight"><text:span text:style-name="Strong_20_Emphasis">Antwoord op een lastige vraag:</text:span> we vroegen Logius hoe je omgaat met een verwerking die achteraf mislukt. Het antwoord: schrijf de logregel vóór de verwerking en stop als dat schrijven niet lukt. Een logregel voor een verwerking die daarna mislukt, is beter dan geen regel. Bij een bulkverwerking mag je één samenhangend spoor gebruiken, maar schrijf wel een regel per betrokkene. Een klein voorbeeld waarom het nuttig is om zaken met elkaar te beproeven en op basis van inzichten vragen te stellen.</text:p>
        </text:list-item>
      </text:list>
      <text:h text:style-name="Heading_20_2" text:outline-level="2"><text:bookmark-start text:name="agenda"/>Agenda<text:bookmark-end text:name="agenda"/></text:h>
      <text:p text:style-name="First_20_paragraph">💡 Wist je dat we (bijna) elke maandag samenwerken op het Beatrixpark in Den Haag? Wil je een keer aanhaken, dan ben je van harte welkom.</text:p>
      <text:p text:style-name="Text_20_body"><text:span text:style-name="Strong_20_Emphasis">MOZa</text:span></text:p>
      <text:list text:style-name="List_20_1">
        <text:list-item>
          <text:p text:style-name="List_20_Bullet_20_Tight">MOZa teamdag - 8 september</text:p>
        </text:list-item>
        <text:list-item>
          <text:p text:style-name="List_20_Bullet_20_Tight">Regieteam - 9 september</text:p>
        </text:list-item>
        <text:list-item>
          <text:p text:style-name="List_20_Bullet_20_Tight">MOZa Pulse - 17 september</text:p>
        </text:list-item>
        <text:list-item>
          <text:p text:style-name="List_20_Bullet_20_Tight">Stuurgroep - 25 september</text:p>
        </text:list-item>
      </text:list>
      <text:p text:style-name="First_20_paragraph"><text:span text:style-name="Strong_20_Emphasis">Evenementen</text:span></text:p>
      <text:list text:style-name="List_20_1">
        <text:list-item>
          <text:p text:style-name="List_20_Bullet_20_Tight"><text:a xlink:type="simple" xlink:href="https://commonground.nl/events/view/1a31088b-5794-466c-8bf4-79be0a678eee/common-ground-fieldlab-14-en-15-september-2026" office:name=""><text:span text:style-name="Definition">Common Ground Fieldlab</text:span></text:a> - 14 &amp; 15 september, met onze sessie over de notificatiedienst op 15 september</text:p>
        </text:list-item>
        <text:list-item>
          <text:p text:style-name="List_20_Bullet_20_Tight"><text:a xlink:type="simple" xlink:href="https://digilab.pleio.nl/groups/view/c182ef44-4cf1-4912-9afa-da3e8b509f32/evenementen-algemeen/events/view/b65a0a64-24cf-48cd-be27-61defd24c4e8/digilab-meetup" office:name=""><text:span text:style-name="Definition">Digilab meetup</text:span></text:a> - 17 september</text:p>
        </text:list-item>
        <text:list-item>
          <text:p text:style-name="List_20_Bullet_20_Tight"><text:a xlink:type="simple" xlink:href="https://ecp.nl/agenda/symposiumde-european-business-wallet-op-naar-eenvoudigere-overheidsdienstverlening-aan-bedrijven/" office:name=""><text:span text:style-name="Definition">Symposium De European Business Wallet</text:span></text:a> - 22 september</text:p>
        </text:list-item>
        <text:list-item>
          <text:p text:style-name="List_20_Bullet_20_Tight"><text:a xlink:type="simple" xlink:href="https://www.tweedekamer.nl/debat_en_vergadering/commissievergaderingen/details?id=2026A04729" office:name=""><text:span text:style-name="Definition">Technische briefing European Business Wallet en eIDAS-verordening</text:span></text:a> - 23 september</text:p>
        </text:list-item>
        <text:list-item>
          <text:p text:style-name="List_20_Bullet_20_Tight"><text:a xlink:type="simple" xlink:href="https://www.digitaleoverheid.nl/evenementen/europe-goes-once-only-the-netherlands/" office:name=""><text:span text:style-name="Definition">Europe goes Once-Only: the Netherlands</text:span></text:a> - 24 &amp; 25 september</text:p>
        </text:list-item>
        <text:list-item>
          <text:p text:style-name="List_20_Bullet_20_Tight">UNFOLD #5 - 7 &amp; 8 oktober</text:p>
        </text:list-item>
        <text:list-item>
          <text:p text:style-name="List_20_Bullet_20_Tight"><text:a xlink:type="simple" xlink:href="https://www.digitaleoverheid.nl/evenementen/ibds-stelseldag-2027/" office:name=""><text:span text:style-name="Definition">IBDS-Stelseldag 2027</text:span></text:a> - 3 februari 2027</text:p>
        </text:list-item>
      </text:list>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font-family-generic="swiss" style:font-pitch="variable" style:name="Verdana" svg:font-family="Verdana"/>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US" fo:font-size="12pt" fo:language="en"/>
    </style:default-style>
    <style:style style:class="chapter" style:family="paragraph" style:name="Title" style:next-style-name="Subtitle" style:parent-style-name="Heading">
      <style:paragraph-properties style:contextual-spacing="false" style:justify-single-word="false" fo:margin-bottom="0.0835in" fo:margin-top="0in" fo:text-align="center"/>
      <style:text-properties style:font-size-asian="18pt" style:font-size-complex="18pt" style:font-weight-asian="bold" style:font-weight-complex="bold" fo:font-size="18pt" fo:font-weight="bold"/>
    </style:style>
    <style:style style:class="chapter" style:family="paragraph" style:name="Subtitle" style:next-style-name="Text_20_body" style:parent-style-name="Heading">
      <style:paragraph-properties style:contextual-spacing="false" style:justify-single-word="false" fo:margin-bottom="0.0835in" fo:margin-top="0.0835in" fo:text-align="center"/>
      <style:text-properties style:font-size-asian="18pt" style:font-size-complex="18pt" style:font-style-asian="italic" style:font-style-complex="italic" fo:font-size="18pt" fo:font-style="italic"/>
    </style: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fo:orphans="2" fo:widows="2"/>
      <style:text-properties style:country-asian="none" style:country-complex="none" style:font-name="Verdana" style:font-name-asian="Lucida Sans Unicode" style:font-name-complex="Tahoma" style:font-size-asian="10pt" style:font-size-complex="10pt" style:language-asian="zxx" style:language-complex="zxx" style:letter-kerning="true" style:use-window-font-color="true" fo:country="US" fo:font-size="10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Verdana" style:font-name-asian="Lucida Sans Unicode" style:font-name-complex="Tahoma" style:font-size-asian="13pt" style:font-size-complex="13pt" fo:font-size="13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list" style:display-name="List Bullet" style:family="paragraph" style:name="List_20_Bullet" style:parent-style-name="List"/>
    <style:style style:class="list" style:display-name="List Bullet Tight" style:family="paragraph" style:name="List_20_Bullet_20_Tight" style:parent-style-name="List">
      <style:paragraph-properties style:contextual-spacing="false" fo:margin-bottom="0in" fo:margin-top="0in"/>
    </style:style>
    <style:style style:class="list" style:display-name="List Number" style:family="paragraph" style:name="List_20_Number" style:parent-style-name="List"/>
    <style:style style:class="list" style:display-name="List Number Tight" style:family="paragraph" style:name="List_20_Number_20_Tight" style:parent-style-name="List">
      <style:paragraph-properties style:contextual-spacing="false" fo:margin-bottom="0in" fo:margin-top="0in"/>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Caption" style:parent-style-name="Caption">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6pt" style:font-size-complex="16pt" style:font-weight-asian="bold" style:font-weight-complex="bold" fo:font-size="16pt" fo:font-weight="bold"/>
    </style:style>
    <style:style style:class="text" style:default-outline-level="2" style:display-name="Heading 2" style:family="paragraph" style:name="Heading_20_2" style:next-style-name="Text_20_body" style:parent-style-name="Heading">
      <style:text-properties style:font-size-asian="13pt" style:font-size-complex="13pt" style:font-weight-asian="bold" style:font-weight-complex="bold" fo:font-size="13pt" fo:font-weight="bold"/>
    </style:style>
    <style:style style:class="text" style:default-outline-level="3" style:display-name="Heading 3" style:family="paragraph" style:name="Heading_20_3" style:next-style-name="Text_20_body" style:parent-style-name="Heading">
      <style:text-properties style:font-size-asian="11.5pt" style:font-size-complex="11.5pt" style:font-weight-asian="bold" style:font-weight-complex="bold" fo:font-size="11.5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background-color="#d9ebf7" fo:margin-bottom="0.1in" fo:margin-left="0in" fo:margin-right="0in" fo:margin-top="0.1in" fo:padding-bottom="0.07in" fo:padding-left="0.12in" fo:padding-right="0.12in" fo:padding-top="0.07in" fo:text-indent="0in"/>
      <style:text-properties style:font-style-asian="italic" style:font-style-complex="italic" fo:font-style="italic"/>
    </style:style>
    <style:style style:class="html" style:display-name="Preformatted Text" style:family="paragraph" style:name="Preformatted_20_Text" style:parent-style-name="Standard">
      <style:paragraph-properties style:contextual-spacing="false" fo:margin-bottom="0in" fo:margin-top="0in"/>
      <style:text-properties style:font-family-asian="'Courier New'" style:font-family-complex="'Courier New'" style:font-family-generic="modern" style:font-family-generic-asian="modern" style:font-family-generic-complex="modern" style:font-name="Courier New" style:font-name-asian="Courier New" style:font-name-complex="Courier New" style:font-pitch="fixed" style:font-pitch-asian="fixed" style:font-pitch-complex="fixed" style:font-size-asian="10pt" style:font-size-complex="10pt" fo:font-family="'Courier New'" fo:font-size="10pt" fo:language="zxx"/>
    </style:style>
    <style:style style:display-name="Source Text" style:family="text" style:name="Source_20_Text">
      <style:text-properties style:font-family-asian="'Courier New'" style:font-family-complex="'Courier New'" style:font-family-generic="modern" style:font-family-generic-asian="modern" style:font-family-generic-complex="modern" style:font-name="Courier New" style:font-name-asian="Courier New" style:font-name-complex="Courier New" style:font-pitch="fixed" style:font-pitch-asian="fixed" style:font-pitch-complex="fixed" fo:font-family="'Courier New'" fo:language="zxx"/>
    </style:style>
    <style:style style:family="text" style:name="Highlighted">
      <style:text-properties fo:background-color="#ffff38"/>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154273"/>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style:text-properties style:text-underline-color="font-color" style:text-underline-style="solid" style:text-underline-width="auto" fo:color="#154273"/>
    </style:style>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style:style style:family="graphic" style:name="LogoFrame" style:parent-style-name="Graphics">
      <style:graphic-properties draw:color-mode="standard" style:horizontal-pos="center" style:horizontal-rel="paragraph" style:mirror="none" style:vertical-pos="bottom" style:vertical-rel="baseline" style:wrap="none"/>
    </style:style>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0cm" fo:page-height="11.6929in" fo:page-width="8.2677in">
        <style:footnote-sep style:adjustment="left" style:color="#000000" style:distance-after-sep="0.0398in" style:distance-before-sep="0.0398in" style:line-style="none" style:rel-width="25%" style:width="0.0071in"/>
      </style:page-layout-properties>
      <style:header-style>
        <style:header-footer-properties style:dynamic-spacing="false" fo:margin-bottom="0.2cm" fo:min-height="3.0cm"/>
      </style:header-style>
      <style:footer-style>
        <style:header-footer-properties style:dynamic-spacing="false" fo:margin-left="0in" fo:margin-right="0in" fo:margin-top="0.2in" fo:min-height="0.4in"/>
      </style:footer-style>
    </style:page-layout>
    <style:style style:family="paragraph" style:name="HdrLogo" style:parent-style-name="Header">
      <style:paragraph-properties style:justify-single-word="false" fo:text-align="center"/>
    </style:style>
  </office:automatic-styles>
  <office:master-styles>
    <style:master-page style:name="Standard" style:page-layout-name="Mpm1">
      <style:header>
        <text:p text:style-name="HdrLogo"><draw:frame draw:name="Logo1" draw:style-name="LogoFrame" draw:z-index="0" svg:height="2.2cm" svg:width="1.1cm" text:anchor-type="as-char"><draw:image xlink:actuate="onLoad" xlink:href="Pictures/logo-rijksoverheid.svg" xlink:show="embed" xlink:type="simple" draw:mime-type="image/svg+xml"/></draw:frame></text:p>
      </style:header>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0</meta:generator>
    <dc:title>MOZa Weekly 3 september 2026</dc:title>
    <dc:description/>
    <dc:subject/>
    <meta:keyword/>
    <meta:initial-creator/>
    <dc:creator/>
    <meta:creation-date>2026-09-04T16:13:03Z</meta:creation-date>
    <dc:date>2026-09-04T16:13:03Z</dc:date>
    <meta:user-defined meta:name="last_updated" meta:value-type="string">2026-09-04T17:39:09+02:00</meta:user-defined>
    <meta:user-defined meta:name="url" meta:value-type="string">https://mijnoverheidzakelijk.nl/weekly/moza-weekly-3-september-2026/</meta:user-defined>
  </office:meta>
</office:document-meta>
</file>